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style:writing-mode="lr-tb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239" style:parent-style-name="主旨" style:family="paragraph">
      <style:paragraph-properties style:line-break="normal" fo:text-align="justify" fo:margin-bottom="0.0375in" fo:line-height="0.25in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49" style:parent-style-name="主旨" style:family="paragraph">
      <style:paragraph-properties style:line-break="normal" fo:text-align="justify" fo:margin-bottom="0.0375in" fo:line-height="0.25in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57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59" style:family="table-column">
      <style:table-column-properties style:column-width="7.125in" style:use-optimal-column-width="false"/>
    </style:style>
    <style:style style:name="Table258" style:family="table">
      <style:table-properties style:width="7.125in" fo:margin-left="-0.0229in" table:align="left"/>
    </style:style>
    <style:style style:name="TableRow260" style:family="table-row">
      <style:table-row-properties style:min-row-height="8.35in" style:use-optimal-row-height="false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4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6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8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6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7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0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2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4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8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0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1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2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2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埔鹽鄉衛生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此致<text:s text:c="2"/>彰化縣埔鹽鄉衛生所</text:p>
            <text:p text:style-name="P239"><text:span text:style-name="T240">申請人簽章：</text:span><text:span text:style-name="T241"><text:s text:c="8"/></text:span><text:span text:style-name="T242">　</text:span><text:span text:style-name="T243"><text:s text:c="6"/></text:span><text:span text:style-name="T244">※</text:span><text:span text:style-name="T245">代理人簽章：</text:span><text:span text:style-name="T246"><text:s text:c="6"/></text:span><text:span text:style-name="T247">　</text:span><text:span text:style-name="T248"><text:s text:c="8"/></text:span></text:p>
            <text:p text:style-name="P249"><text:span text:style-name="T250">申請日期：</text:span><text:span text:style-name="T251"><text:s text:c="5"/></text:span><text:span text:style-name="T252">年</text:span><text:span text:style-name="T253"><text:s text:c="5"/></text:span><text:span text:style-name="T254">月</text:span><text:span text:style-name="T255"><text:s text:c="5"/></text:span><text:span text:style-name="T2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57"><text:s/>請詳閱後附填寫須知</text:p>
      <table:table table:style-name="Table258">
        <table:table-columns>
          <table:table-column table:style-name="TableColumn259"/>
        </table:table-columns>
        <table:table-row table:style-name="TableRow260">
          <table:table-cell table:style-name="TableCell261">
            <text:p text:style-name="P262">填<text:s/>寫<text:s/>須<text:s/>知</text:p>
            <text:p text:style-name="P263">一、※標記者，請依需要加填，其他欄位請填具完整。</text:p>
            <text:p text:style-name="P264"><text:span text:style-name="T265">二、身分證明文件字號請填列身分證字號或</text:span><text:span text:style-name="T266">護照號</text:span><text:span text:style-name="T267">碼，外國人請註明國籍並提供相關身分證明文件。</text:span></text:p>
            <text:p text:style-name="P268">三、申請人應備證件：</text:p>
            <text:p text:style-name="P269"><text:span text:style-name="T270"><text:s text:c="3"/>(</text:span><text:span text:style-name="T271">一</text:span><text:span text:style-name="T272">)</text:span><text:span text:style-name="T273">代理人如係意定代理者，請檢具委任書；如係法定代理者，請檢具相關證</text:span><text:span text:style-name="T274">明文件影本。</text:span></text:p>
            <text:p text:style-name="P275"><text:s text:c="3"/>(二)申請案件屬個人隱私資料者，請檢具身分關係證明文件。</text:p>
            <text:p text:style-name="P276"><text:s text:c="3"/>(三)法人、團體、事務所或營業所請附登記證影本。</text:p>
            <text:p text:style-name="P277"><text:span text:style-name="T278">四、</text:span><text:span text:style-name="T279">本機關檔案應用准駁依檔案法</text:span><text:span text:style-name="T280">第</text:span><text:span text:style-name="T281">18</text:span><text:span text:style-name="T282">條、政府資訊公開法第</text:span><text:span text:style-name="T283">18</text:span><text:span text:style-name="T284">條、行政程序法第</text:span><text:span text:style-name="T285">46</text:span><text:span text:style-name="T286">條及其他法令之規定辦理</text:span><text:span text:style-name="T287">。</text:span></text:p>
            <text:p text:style-name="P288">五、閱覽、抄錄或複製檔案，應於各機關(檔案閱覽規則)所定時間及場所為之。</text:p>
            <text:p text:style-name="P289">六、閱覽、抄錄或複製檔案，應遵守(檔案應用規範)有關規定，並不得有下列行為：</text:p>
            <text:p text:style-name="P290"><text:s text:c="3"/>(一)添註、塗改、更換、抽取、圈點或污損檔案。</text:p>
            <text:p text:style-name="P291"><text:s text:c="3"/>(二)拆散已裝訂完成之檔案。</text:p>
            <text:p text:style-name="P292"><text:s text:c="3"/>(三)以其他方法破壞檔案或變更檔案內容。</text:p>
            <text:p text:style-name="P293">七、閱覽、抄錄或複製檔案收費標準。</text:p>
            <text:p text:style-name="P294">八、應用檔案而侵害他人之著作權或隱私權等權益情形時，應由申請人（代理人）自負責任。</text:p>
            <text:p text:style-name="P295">九、申請書填具後，得以親送或書面通訊方式送彰化縣埔鹽鄉衛生所。</text:p>
            <text:p text:style-name="P296"><text:s text:c="4"/>地址：彰化縣埔鹽鄉員鹿路二段58號<text:line-break/><text:s text:c="4"/>電話：04-8654814</text:p>
            <text:p text:style-name="P297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298">十一、其他應告知事項：</text:p>
            <text:p text:style-name="P299"><text:s text:c="3"/>(一)違反第七項規定，依檔案法第二十六條規定，本府得停止其閱覽或抄錄。其涉及刑事責任者，移送該管檢察機關偵辦。</text:p>
            <text:p text:style-name="P300"><text:s text:c="3"/>(二)依檔案法施行細則第二十二條規定；抄錄或複製檔案，如涉及著作權事項，應依著作權法及相關規定辦理。</text:p>
            <text:p text:style-name="P301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list-level-position-and-space-mode="label-alignment">
          <style:list-level-label-alignment text:label-followed-by="listtab"/>
        </style:list-level-properties>
        <style:text-properties style:font-name="標楷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、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2LVL4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2LVL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26-08-10T01:31:00Z</meta:creation-date>
    <dc:date>2026-08-10T01:32:00Z</dc:date>
    <meta:template xlink:href="Normal.dotm" xlink:type="simple"/>
    <meta:editing-cycles>3</meta:editing-cycles>
    <meta:editing-duration>PT60S</meta:editing-duration>
    <meta:document-statistic meta:page-count="2" meta:paragraph-count="2" meta:word-count="218" meta:character-count="1460" meta:row-count="10" meta:non-whitespace-character-count="1244"/>
  </office:meta>
</office:document-meta>
</file>